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paragraph-properties fo:text-align="end"/>
    </style:style>
    <style:style style:name="P3" style:parent-style-name="Standard" style:family="paragraph">
      <style:paragraph-properties fo:text-align="end"/>
    </style:style>
    <style:style style:name="P4" style:parent-style-name="Standard" style:family="paragraph">
      <style:paragraph-properties fo:text-align="end"/>
    </style:style>
    <style:style style:name="P5" style:parent-style-name="Standard" style:family="paragraph">
      <style:paragraph-properties fo:text-align="end"/>
    </style:style>
    <style:style style:name="P6" style:parent-style-name="Standard" style:family="paragraph">
      <style:paragraph-properties fo:text-align="end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0" style:parent-style-name="Standard" style:family="paragraph">
      <style:paragraph-properties fo:line-height="150%"/>
    </style:style>
    <style:style style:name="P11" style:parent-style-name="Standard" style:family="paragraph">
      <style:paragraph-properties fo:line-height="150%"/>
    </style:style>
    <style:style style:name="P12" style:parent-style-name="Standard" style:family="paragraph">
      <style:paragraph-properties fo:line-height="150%"/>
    </style:style>
    <style:style style:name="P13" style:parent-style-name="Standard" style:family="paragraph">
      <style:paragraph-properties fo:line-height="150%"/>
    </style:style>
  </office:automatic-styles>
  <office:body>
    <office:text text:use-soft-page-breaks="true">
      <text:p text:style-name="P1">Załącznik nr <text:s text:c="3"/></text:p>
      <text:p text:style-name="P2">do Regulaminu ………..</text:p>
      <text:p text:style-name="P3"/>
      <text:p text:style-name="P4"/>
      <text:p text:style-name="P5">Ruda Śląska, dn. …………………….</text:p>
      <text:p text:style-name="P6"/>
      <text:p text:style-name="Standard">………………………………………………</text:p>
      <text:p text:style-name="Standard">(imię i nazwisko rodzica/opiekuna prawnego)</text:p>
      <text:p text:style-name="Standard"/>
      <text:p text:style-name="Standard">……………………………………………….</text:p>
      <text:p text:style-name="Standard">(adres zamieszkania rodzica/opiekuna prawnego)</text:p>
      <text:p text:style-name="Standard"/>
      <text:p text:style-name="Standard">……………………………………………….</text:p>
      <text:p text:style-name="Standard">(imię i nazwisko dziecka, którego dotyczy oświadczenie)</text:p>
      <text:p text:style-name="Standard"/>
      <text:p text:style-name="Standard">……………………………………………….</text:p>
      <text:p text:style-name="Standard">(adres zamieszkania dziecka, którego dotyczy oświadczenie)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7">Oświadczenie w sprawie sposobu zwrotu świadczeń nienależnych</text:p>
      <text:p text:style-name="P8"/>
      <text:p text:style-name="P9"/>
      <text:p text:style-name="P10">Oświadczam, iż świadczenia pieniężne wpłacone w wysokości wyższej niż należne z tytułu opłat za korzystanie z żywienia podlegające zwrotowi należy zwracać na rachunek bankowy o numerze:</text:p>
      <text:p text:style-name="P11">……………………………………………………………………………………….………………</text:p>
      <text:p text:style-name="P12">prowadzony przez ………………………………………………………, którego posiadaczem jest</text:p>
      <text:p text:style-name="P13">……………………………………………………………………………………………………….</text:p>
      <text:p text:style-name="Standard"/>
      <text:p text:style-name="Standard"/>
      <text:p text:style-name="Standard">W przypadku zmiany numeru konta bankowego należy o tym fakcie poinformować księgowość szkoły i dokonać zmian w oświadczeniu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…………………………………………… <text:s text:c="23"/>……………………………………………</text:p>
      <text:p text:style-name="Standard"><text:s text:c="4"/>(podpis rodzica/opiekuna prawnego) <text:s text:c="33"/>(podpis rodzica/opiekuna prawnego)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ustyna</meta:initial-creator>
    <dc:creator>Justyna Rzepka</dc:creator>
    <meta:creation-date>2026-08-28T17:26:00Z</meta:creation-date>
    <dc:date>2026-08-28T17:26:00Z</dc:date>
    <meta:print-date>2023-09-11T07:0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1" meta:character-count="1061" meta:row-count="7" meta:non-whitespace-character-count="912"/>
  </office:meta>
</office:document-meta>
</file>